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5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7" style:family="table-column">
      <style:table-column-properties style:column-width="1.552in"/>
    </style:style>
    <style:style style:name="TableColumn8" style:family="table-column">
      <style:table-column-properties style:column-width="5.0437in"/>
    </style:style>
    <style:style style:name="Table6" style:family="table">
      <style:table-properties style:width="6.5958in" fo:margin-left="0in" table:align="center"/>
    </style:style>
    <style:style style:name="TableRow9" style:family="table-row">
      <style:table-row-properties style:min-row-height="0.5388in"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14" style:family="table-row">
      <style:table-row-properties style:min-row-height="0.5388in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19" style:family="table-row">
      <style:table-row-properties style:min-row-height="0.5388in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24" style:family="table-row">
      <style:table-row-properties style:min-row-height="0.5388in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29" style:family="table-row">
      <style:table-row-properties style:min-row-height="0.5388in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清單段落" style:list-style-name="LFO1" style:family="paragraph">
      <style:paragraph-properties style:snap-to-layout-grid="false" fo:text-align="justify" fo:margin-bottom="0.125in" fo:line-height="0.1944in" fo:margin-left="0.0236in" fo:text-indent="-0.1222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清單段落" style:list-style-name="LFO1" style:family="paragraph">
      <style:paragraph-properties style:snap-to-layout-grid="false" fo:text-align="justify" fo:margin-bottom="0.125in" fo:line-height="0.1944in" fo:margin-left="0.0236in" fo:text-indent="-0.1222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ableRow35" style:family="table-row">
      <style:table-row-properties style:min-row-height="0.5388in"/>
    </style:style>
    <style:style style:name="TableCell36" style:family="table-cell">
      <style:table-cell-properties fo:border="none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margin-bottom="0.25in" fo:line-height="0.25in"/>
      <style:text-properties style:font-name="標楷體" style:font-name-asian="標楷體" fo:font-size="16pt" style:font-size-asian="16pt" style:font-size-complex="16pt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margin-bottom="0.25in" fo:line-height="0.25in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style:snap-to-layout-grid="false" fo:margin-top="0.25in" fo:margin-bottom="1.625in" fo:line-height="0.25in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fo:font-weight="bold" style:font-weight-asian="bold" style:font-weight-complex="bold" fo:font-size="8pt" style:font-size-asian="8pt" style:font-size-complex="8pt"/>
    </style:style>
    <style:style style:name="T45" style:parent-style-name="預設段落字型" style:family="text">
      <style:text-properties fo:font-weight="bold" style:font-weight-asian="bold" style:font-weight-complex="bold" fo:font-size="8pt" style:font-size-asian="8pt" style:font-size-complex="8pt"/>
    </style:style>
    <style:style style:name="T46" style:parent-style-name="預設段落字型" style:family="text">
      <style:text-properties fo:font-weight="bold" style:font-weight-asian="bold" style:font-weight-complex="bold" fo:font-size="8pt" style:font-size-asian="8pt" style:font-size-complex="8pt"/>
    </style:style>
    <style:style style:name="T47" style:parent-style-name="預設段落字型" style:family="text">
      <style:text-properties fo:font-weight="bold" style:font-weight-asian="bold" style:font-weight-complex="bold" fo:font-size="8pt" style:font-size-asian="8pt" style:font-size-complex="8pt"/>
    </style:style>
    <style:style style:name="T48" style:parent-style-name="預設段落字型" style:family="text">
      <style:text-properties fo:font-weight="bold" style:font-weight-asian="bold" style:font-weight-complex="bold" fo:font-size="8pt" style:font-size-asian="8pt" style:font-size-complex="8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52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53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54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55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58" style:family="table-column">
      <style:table-column-properties style:column-width="1.3784in"/>
    </style:style>
    <style:style style:name="TableColumn59" style:family="table-column">
      <style:table-column-properties style:column-width="4.5465in"/>
    </style:style>
    <style:style style:name="Table57" style:family="table">
      <style:table-properties style:width="5.925in" fo:margin-left="0in" table:align="left"/>
    </style:style>
    <style:style style:name="TableRow60" style:family="table-row">
      <style:table-row-properties style:min-row-height="1.0062in"/>
    </style:style>
    <style:style style:name="TableCell61" style:family="table-cell">
      <style:table-cell-properties fo:border="none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65" style:family="table-row">
      <style:table-row-properties style:min-row-height="0.6958in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 fo:margin-bottom="0.125in" fo:line-height="0.25in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4138in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77" style:family="table-row">
      <style:table-row-properties style:min-row-height="0.4145in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-content" style:horizontal-pos="left" style:vertical-pos="middle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2336" draw:style-name="a0" draw:name="圖片 67" text:anchor-type="paragraph" svg:x="0in" svg:y="0in" svg:width="8.23958in" svg:height="5.09861in" style:rel-width="scale" style:rel-height="scale"><draw:image xlink:href="media/image1.png" xlink:type="simple" xlink:show="embed" xlink:actuate="onLoad"/><svg:title/><svg:desc/></draw:frame><text:span text:style-name="T2">幼兒園及</text:span><text:bookmark-start text:name="_Hlk224043695"/><text:span text:style-name="T3">托育機構</text:span><text:bookmark-end text:name="_Hlk224043695"/><text:span text:style-name="T4">工作人員</text:span><text:span text:style-name="T5">在職證明書</text:span>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 <text:s text:c="3"/>名：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出生日期：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身分證字號：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職 <text:s text:c="3"/>稱：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2">
            <text:list text:style-name="LFO1" text:continue-numbering="true">
              <text:list-item>
                <text:p text:style-name="P31"><text:span text:style-name="T32">幼兒園工作人員：包含幼兒教育及照顧法所稱教保服務人員，如在幼兒園服務之園長、教師、教保員及助理教保員等，以及幼兒園司機及廚工等非臨時性工作人員。</text:span></text:p>
              </text:list-item>
              <text:list-item>
                <text:p text:style-name="P33"><text:span text:style-name="T34">托育機構工作人員：包含托育機構（含托嬰中心、社區公共托育家園）及安置0至2歲嬰幼兒之兒童及少年安置（教養）機構之主管人員、托育人員、教保人員及助理教保人員等，以及托嬰中心之廚工及行政人員等非臨時性工作人員。</text:span></text:p>
              </text:list-item>
            </text:list>
          </table:table-cell>
          <table:covered-table-cell/>
        </table:table-row>
        <table:table-row table:style-name="TableRow35">
          <table:table-cell table:style-name="TableCell36">
            <text:p text:style-name="P37">服務期間：</text:p>
          </table:table-cell>
          <table:table-cell table:style-name="TableCell38">
            <text:p text:style-name="P39"><text:span text:style-name="T40">自　　年　　月　　日起至今於本園/中心任職。</text:span></text:p>
          </table:table-cell>
        </table:table-row>
      </table:table>
      <text:p text:style-name="P41"><text:span text:style-name="T42"><draw:frame draw:z-index="251659264" draw:id="id0" draw:style-name="a1" draw:name="文字方塊 56" text:anchor-type="paragraph" svg:x="4.91042in" svg:y="2.54028in" svg:width="1.29792in" svg:height="1.29792in" style:rel-width="scale" style:rel-height="scale"><draw:text-box><text:p text:style-name="P43"><text:span text:style-name="T44">（</text:span><text:bookmark-start text:name="_Hlk224043783"/><text:span text:style-name="T45">園長</text:span><text:span text:style-name="T46">/</text:span><text:span text:style-name="T47">中心主任</text:span><text:bookmark-end text:name="_Hlk224043783"/><text:span text:style-name="T48">章）</text:span></text:p></draw:text-box><svg:title/><svg:desc/></draw:frame></text:span><text:span text:style-name="T49"><draw:frame draw:z-index="251660288" draw:id="id1" draw:style-name="a2" draw:name="文字方塊 57" text:anchor-type="paragraph" svg:x="4.9in" svg:y="0.72986in" svg:width="1.81042in" svg:height="1.81042in" style:rel-width="scale" style:rel-height="scale"><draw:text-box><text:p text:style-name="P50"><text:span text:style-name="T51">（</text:span><text:bookmark-start text:name="_Hlk224043775"/><text:span text:style-name="T52">幼兒園</text:span><text:span text:style-name="T53">/</text:span><text:span text:style-name="T54">托育機構印信</text:span><text:bookmark-end text:name="_Hlk224043775"/><text:span text:style-name="T55">）</text:span></text:p></draw:text-box><svg:title/><svg:desc/></draw:frame></text:span><text:span text:style-name="T56">特此證明</text:span></text:p>
      <table:table table:style-name="Table57">
        <table:table-columns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機構名稱：</text:p>
          </table:table-cell>
          <table:table-cell table:style-name="TableCell63">
            <text:p text:style-name="P64"><text:s text:c="22"/>蓋章</text:p>
          </table:table-cell>
        </table:table-row>
        <table:table-row table:style-name="TableRow65">
          <table:table-cell table:style-name="TableCell66">
            <text:p text:style-name="P67"><text:span text:style-name="T68">園 <text:s text:c="3"/>長：</text:span><text:span text:style-name="T69">（中心主任）</text:span></text:p>
          </table:table-cell>
          <table:table-cell table:style-name="TableCell70">
            <text:p text:style-name="P71"><text:s text:c="22"/>蓋章</text:p>
          </table:table-cell>
        </table:table-row>
        <table:table-row table:style-name="TableRow72">
          <table:table-cell table:style-name="TableCell73">
            <text:p text:style-name="P74">聯絡電話：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地 <text:s text:c="3"/>址：</text:p>
          </table:table-cell>
          <table:table-cell table:style-name="TableCell80">
            <text:p text:style-name="P81"/>
          </table:table-cell>
        </table:table-row>
      </table:table>
      <text:p text:style-name="P82"><text:span text:style-name="T83">中 <text:s/>華 <text:s/>民 <text:s/>國 <text:s text:c="4"/>年 <text:s text:c="4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0.8861in" fo:margin-bottom="0.2958in" fo:margin-right="0.688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曾唯瑜</meta:initial-creator>
    <dc:creator>張嘉齡</dc:creator>
    <meta:creation-date>2026-07-27T02:45:00Z</meta:creation-date>
    <dc:date>2026-07-27T02:45:00Z</dc:date>
    <meta:print-date>2026-07-07T00:3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8" meta:character-count="389" meta:row-count="2" meta:non-whitespace-character-count="332"/>
  </office:meta>
</office:document-meta>
</file>